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alweb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Afbeelding 1" text:anchor-type="as-char" svg:x="0in" svg:y="0in" svg:width="2.22105in" svg:height="3.94854in" style:rel-width="scale" style:rel-height="scale"><draw:image xlink:href="media/image1.png" xlink:type="simple" xlink:show="embed" xlink:actuate="onLoad"/><svg:title/><svg:desc>Afbeelding met tekst, schoeisel, kleding, hoge hakken

Door AI gegenereerde inhoud is mogelijk onjuist.</svg:desc></draw:frame><draw:frame draw:style-name="a1" draw:name="Afbeelding 2" text:anchor-type="as-char" svg:x="0in" svg:y="0in" svg:width="2.22542in" svg:height="3.95629in" style:rel-width="scale" style:rel-height="scale"><draw:image xlink:href="media/image2.png" xlink:type="simple" xlink:show="embed" xlink:actuate="onLoad"/><svg:title/><svg:desc>Afbeelding met tekst, schermopname, Lettertype, menu

Door AI gegenereerde inhoud is mogelijk onjuist.</svg:desc></draw:frame></text:p>
      <text:p text:style-name="Normaalweb"/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Normaalweb" style:display-name="Normaal (web)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oline Boswijk</meta:initial-creator>
    <dc:creator>Caroline Boswijk</dc:creator>
    <meta:creation-date>2025-10-30T13:02:00Z</meta:creation-date>
    <dc:date>2025-10-30T13:05:00Z</dc:date>
    <meta:template xlink:href="Normal" xlink:type="simple"/>
    <meta:editing-cycles>1</meta:editing-cycles>
    <meta:editing-duration>PT180S</meta:editing-duration>
    <meta:document-statistic meta:page-count="1" meta:paragraph-count="1" meta:word-count="0" meta:character-count="4" meta:row-count="1" meta:non-whitespace-character-count="4"/>
  </office:meta>
</office:document-meta>
</file>